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van een tuinkamer met kelder bij aan de bestaande woning, Elisabethweide 2, 3911NS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Bouwen van een tuinkamer met kelder bij aan de bestaande woning, Elisabethweide 2, 3911NS Rhenen. Aanvraagnummer: Z2026-00000282. Indieningsdatum: 10 juli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technische bouwactiviteit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3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282</meta:user-defined>
    <meta:user-defined meta:name="DCTERMS.abstract">Betreft: Aanvraag op locatie Elisabethweide 2, 3911NS Rhenen</meta:user-defined>
    <dc:language>nl</dc:language>
    <meta:user-defined meta:name="OVERHEIDop.locatietype/OVERHEIDop.gebiedsmarkering">Vlak</meta:user-defined>
    <meta:user-defined meta:name="DC.title">Aanvraag vergunning voor Bouwen van een tuinkamer met kelder bij aan de bestaande woning, Elisabethweide 2, 3911NS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20</meta:user-defined>
    <meta:user-defined meta:name="OVERHEIDop.GmbID/DC.identifier">gmb-2026-385320</meta:user-defined>
    <meta:user-defined meta:name="OVERHEIDop.versieInformatie"/>
  </office:meta>
</office:document-meta>
</file>