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fwijken van de regels voor het realiseren van een woonfunctie met bouwvlak aan Steekterweg 85, 2407 BE Alphen aan den Rijn, BOPA Steekterweg 85 2407 BE Alphen aan den Ri</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1<text:span text:style-name="nadrukvet">1-08-2026</text:span>  een omgevingsvergunning verleend. De gemeente geeft hiermee toestemming voor het afwijken van de regels voor het realiseren van een woonfunctie met bouwvlak aan Steekterweg 85, 2407 BE Alphen aan den Rijn, BOPA Steekterweg 85 2407 BE Alphen aan den Rijn, geregistreerd onder nr. 04843855839.</text:p>
            <text:p text:style-name="common-al">
            
          </text:p>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531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1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1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843855839</meta:user-defined>
    <meta:user-defined meta:name="DCTERMS.abstract">Verleende vergunning voor het afwijken van de regels voor het realiseren van een woonfunctie met bouwvlak aan Steekterweg 85, 2407 BE Alphen aan den Rijn, BOPA Steekterweg 85 2407 BE Alphen aan den Rijn</meta:user-defined>
    <dc:language>nl</dc:language>
    <meta:user-defined meta:name="DC.title">Verleende vergunning voor het afwijken van de regels voor het realiseren van een woonfunctie met bouwvlak aan Steekterweg 85, 2407 BE Alphen aan den Rijn, BOPA Steekterweg 85 2407 BE Alphen aan den Ri</meta:user-defined>
    <meta:user-defined meta:name="OVERHEIDop.locatietype/OVERHEIDop.gebiedsmarkering">GeometrieRef</meta:user-defined>
    <meta:user-defined meta:name="DCTERMS.W3CDTF/DCTERMS.available">2026-08-13</meta:user-defined>
    <meta:user-defined meta:name="DCTERMS.W3CDTF/OVERHEIDop.jaargang">2026</meta:user-defined>
    <meta:user-defined meta:name="OVERHEIDop.externeBijlage">afwijkvergunning|exb-2026-28765</meta:user-defined>
    <meta:user-defined meta:name="OVERHEIDop.publicationIssue">385313</meta:user-defined>
    <meta:user-defined meta:name="OVERHEIDop.GmbID/DC.identifier">gmb-2026-385313</meta:user-defined>
    <meta:user-defined meta:name="OVERHEIDop.versieInformatie"/>
  </office:meta>
</office:document-meta>
</file>