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realiseren van broedplaats Performing Arts + het aanleggen van een in/uitrit aan Speelhuislaan 151 4815C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realiseren van broedplaats Performing Arts + het aanleggen van een in/uitrit aan Speelhuislaan 151 4815CD Breda is nog niet volledig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- Technische bouwactiviteit</text:p>
            <text:p text:style-name="common-al">- Omgevingsplanactiviteit Uitweg / inrit</text:p>
            <text:p text:style-name="common-al">De gemeente Breda heeft op 11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528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53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4528</meta:user-defined>
    <meta:user-defined meta:name="DCTERMS.abstract">het realiseren van broedplaats Performing Arts + het aanleggen van een in/uitrit</meta:user-defined>
    <dc:language>nl</dc:language>
    <meta:user-defined meta:name="OVERHEIDop.locatietype/OVERHEIDop.gebiedsmarkering">Vlak</meta:user-defined>
    <meta:user-defined meta:name="DC.title">Verzoek aanvullende gegevens voor het realiseren van broedplaats Performing Arts + het aanleggen van een in/uitrit aan Speelhuislaan 151 4815CD Bred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10</meta:user-defined>
    <meta:user-defined meta:name="OVERHEIDop.GmbID/DC.identifier">gmb-2026-385310</meta:user-defined>
    <meta:user-defined meta:name="OVERHEIDop.versieInformatie"/>
  </office:meta>
</office:document-meta>
</file>