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Spang Festival, Schipholweg 275, 1171 PK te Badhoevedorp op 29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Spang Festival, Schipholweg 275, 1171 PK te Badhoevedorp op 29 augustus 2026. zaaknummer 039413475299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53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39413475299</meta:user-defined>
    <meta:user-defined meta:name="DCTERMS.abstract">Spang Festival Evenementenvergunning aanvragen</meta:user-defined>
    <dc:language>nl</dc:language>
    <meta:user-defined meta:name="OVERHEIDop.locatietype/OVERHEIDop.gebiedsmarkering">Punt</meta:user-defined>
    <meta:user-defined meta:name="DC.title">Verleende evenementenvergunning, Spang Festival, Schipholweg 275, 1171 PK te Badhoevedorp op 29 augustus 2026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8</meta:user-defined>
    <meta:user-defined meta:name="OVERHEIDop.GmbID/DC.identifier">gmb-2026-385308</meta:user-defined>
    <meta:user-defined meta:name="OVERHEIDop.versieInformatie"/>
  </office:meta>
</office:document-meta>
</file>