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rt. 35 Alcoholwet: Zuidelijke hoek van het park, kruising Sint Luciastraat en Nederveen Cappelstraat, Ter Apel, 29 augustus, evenementen 'Foodtruck en Muziekfestival', verzenddatum: 1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ontheff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8530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ikel 35 Alcoholwet is verleend, Ontheffing voor het tijdelijk schenken van zwak-alcoholhoudende dranken tijdens het evenement ’Foodtruck en Muziekfestival’ op 29 augustus 2026</meta:user-defined>
    <dc:language>nl</dc:language>
    <meta:user-defined meta:name="OVERHEIDop.locatietype/OVERHEIDop.gebiedsmarkering">Punt</meta:user-defined>
    <meta:user-defined meta:name="DC.title">Verleende ontheffing art. 35 Alcoholwet: Zuidelijke hoek van het park, kruising Sint Luciastraat en Nederveen Cappelstraat, Ter Apel, 29 augustus, evenementen 'Foodtruck en Muziekfestival', verzenddatum: 11 augustus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6</meta:user-defined>
    <meta:user-defined meta:name="OVERHEIDop.GmbID/DC.identifier">gmb-2026-385306</meta:user-defined>
    <meta:user-defined meta:name="OVERHEIDop.versieInformatie"/>
  </office:meta>
</office:document-meta>
</file>