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wijziging verleende exploitatievergunning na heroverweging J.W. Lucasweg 1, JZ/2025/535655, JZ/2025/593438 en JZ/2025/596589, de verhuizing van een bestaande coffeeshop, verzonden 31 juli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aarlem maakt bekend dat hij op 31 juli 2026 in heroverweging heeft besloten de bovengenoemde exploitatievergunning te herroepen voor zover het gaat om één vergunningvoorschrift, dat vergunningvoorschrift te wijzigen en de exploitatievergunning voor het overige in stand te laten. Het besluit is verzonden op 31 juli 2026. Het betreft de wijziging van vergunningvoorschrift 1.3 van de reeds op 25 juli 2025 verleende exploitatievergunning voor de verhuizing van een bestaande coffeeshop naar de J.W. Lucasweg 1 te Haarlem.</text:p>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roep kan worden ingesteld.</text:p>
            <text:p text:style-name="common-al">Beroep</text:p>
            <text:p text:style-name="common-al">Belanghebbenden kunnen binnen zes weken na verzending van het besluit gemotiveerd beroep instellen bij de Rechtbank Noord-Holland, sector Bestuursrecht, Postbus 1621, 2003 BR Haarlem. U kunt ook digitaal beroep instellen bij de rechtbank via http://loket.rechtspraak.nl/bestuursrecht. Daarvoor moet u wel beschikken over een elektronische handtekening (DigiD). Kijk op de genoemde site voor de precieze voorwaarden.<text:span text:style-name="nadrukvet"/>Beroep kan worden ingesteld door de vergunninghouder, door degenen die bezwaar hebben gemaakt en door degenen aan wie redelijkerwijs niet kan worden verweten dat zij geen bezwaar hebben gemaakt. Men dient daarnaast belanghebbend te zijn.</text:p>
            <text:p text:style-name="common-al">De voorzieningenrechter van de Rechtbank Noord-Holland locatie Haarlem kan op verzoek een voorlopige voorziening treffen indien onverwijlde spoed, gelet op de betrokken belangen, dat vereist. Het beroep schorst namelijk niet de werking van het besluit waartegen het is gericht. Een dergelijk verzoek om voorlopige voorziening kan worden gedaan bij de voorzieningenrechter van de Rechtbank Noord-Holland locatie Haarlem, sector bestuursrecht, postbus 1621, 2003 BR in Haarlem.</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53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0392-2024-0069468</meta:user-defined>
    <meta:user-defined meta:name="DCTERMS.abstract">Exploitatievergunning en Gedoogverklaring voor een coffeeshop</meta:user-defined>
    <dc:language>nl</dc:language>
    <meta:user-defined meta:name="OVERHEIDop.locatietype/OVERHEIDop.gebiedsmarkering">Punt</meta:user-defined>
    <meta:user-defined meta:name="DC.title">Gemeente Haarlem, wijziging verleende exploitatievergunning na heroverweging J.W. Lucasweg 1, JZ/2025/535655, JZ/2025/593438 en JZ/2025/596589, de verhuizing van een bestaande coffeeshop, verzonden 31 juli 2026</meta:user-defined>
    <meta:user-defined meta:name="DCTERMS.W3CDTF/DCTERMS.available">2026-08-13</meta:user-defined>
    <meta:user-defined meta:name="DCTERMS.W3CDTF/OVERHEIDop.jaargang">2026</meta:user-defined>
    <meta:user-defined meta:name="OVERHEIDop.publicationIssue">385304</meta:user-defined>
    <meta:user-defined meta:name="OVERHEIDop.GmbID/DC.identifier">gmb-2026-385304</meta:user-defined>
    <meta:user-defined meta:name="OVERHEIDop.versieInformatie"/>
  </office:meta>
</office:document-meta>
</file>