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ss - Melding Besluit activiteiten leefomgeving (Bal) - Maasdijk ong Kortestraat ong Di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ss delen mee dat zij de volgende melding hebben ontvangen:</text:p>
            <text:p text:style-name="common-al">Voor: omschrijving gemelde MBA Graven</text:p>
            <text:p text:style-name="common-al">Locatie: Maasdijk ong Kortestraat ong Dieden</text:p>
            <text:p text:style-name="common-al">DSO-kenmerk: 2026080600406</text:p>
            <text:p text:style-name="common-al">Zaaknummer: Z/512275</text:p>
            <text:p text:style-name="common-al">Datum ontvangen: 6 augustus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53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s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275</meta:user-defined>
    <dc:language>nl</dc:language>
    <meta:user-defined meta:name="OVERHEIDop.locatietype/OVERHEIDop.gebiedsmarkering">Vlak</meta:user-defined>
    <meta:user-defined meta:name="DC.title">Gemeente Oss - Melding Besluit activiteiten leefomgeving (Bal) - Maasdijk ong Kortestraat ong Died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01</meta:user-defined>
    <meta:user-defined meta:name="OVERHEIDop.GmbID/DC.identifier">gmb-2026-385301</meta:user-defined>
    <meta:user-defined meta:name="OVERHEIDop.versieInformatie"/>
  </office:meta>
</office:document-meta>
</file>