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Sloterweg 865 1066C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llen van één houtopstand op de locatie Sloterweg 865 (op het terrein van Tuinpark Lissabon)</text:p>
            <text:p text:style-name="common-al">Zaakadres: Sloterweg 865 1066CB Amsterdam</text:p>
            <text:p text:style-name="common-al">Datum ontvangst: 30-07-2026</text:p>
            <text:p text:style-name="common-al">Zaaknummer: Z2026-034207</text:p>
            <text:p text:style-name="common-al">DSO-nummer: 202607300144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2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4207</meta:user-defined>
    <meta:user-defined meta:name="DCTERMS.abstract">vellen van één houtopstand op de locatie Sloterweg 865 (op het terrein van Tuinpark Lissabon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Sloterweg 865 1066CB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98</meta:user-defined>
    <meta:user-defined meta:name="OVERHEIDop.GmbID/DC.identifier">gmb-2026-385298</meta:user-defined>
    <meta:user-defined meta:name="OVERHEIDop.versieInformatie"/>
  </office:meta>
</office:document-meta>
</file>