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opheffen gereserveerde gehandicaptenparkeerplaats nabij Narcissenstraat 66, nabij Narcissenstraat 66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ldenzaal – opheffen gereserveerde gehandicaptenparkeerplaats nabij de woning aan de Narcissenstraat 66 in Oldenzaal</text:p>
            <text:p text:style-name="common-al">Reg. Nr.</text:p>
            <text:p text:style-name="common-al">Z2026-1305</text:p>
            <text:p text:style-name="common-al">Het college van burgemeester en wethouders van de gemeente Oldenzaal;</text:p>
            <text:p text:style-name="common-al">Overwegende</text:p>
            <text:p text:style-name="common-al">1. dat bij besluit van 17 augustus 2010 met nummer UIT-10-04241 een gehandicaptenparkeerplaats is gereserveerd nabij de woning Narcissenstraat 66 in Oldenzaal.</text:p>
            <text:p text:style-name="common-al">2. dat betrokkene heeft aangegeven de gereserveerde gehandicaptenparkeerplaats op te heffen.</text:p>
            <text:p text:style-name="common-al">3. dat de gereserveerde gehandicaptenparkeerplaats moet worden opgeheven.</text:p>
            <text:p text:style-name="common-al">Besluit</text:p>
            <text:p text:style-name="common-al">Op basis van uw verzoek besluiten wij het besluit van 17 augustus 2010 met nummer UIT-10-04241 in te trekken. Door het verwijderen van het verkeersbord E6, met onderbord (30-KFD-5) met de daarbij behorende markeringen, van bijlage I van het Reglement verkeersregels en verkeerstekens 1990 wordt de gereserveerde gehandicaptenparkeerplaats nabij de woning aan de Narcissenstraat 66 in Oldenzaal opgeheven.</text:p>
            <text:p text:style-name="common-al">Bent u het niet eens met dit besluit, dan kunt u bezwaar maken</text:p>
            <text:p text:style-name="common-al">Onderaan deze brief leest u hoe u dat kunt doen en tot wanneer.</text:p>
            <text:p text:style-name="common-al">
            <text:span text:style-name="nadrukvet">Informatie</text:span>
          </text:p>
            <text:p text:style-name="common-al">Voor meer informatie kunt u contact opnemen met Marcel Rolfes, telefoon (0541) 58 81 11, e-mailadres administratie-sbm@oldenzaal.nl. Wij verzoeken u bij schriftelijk contact ons kenmerk Z2026-1305 te vermelden.Met vriendelijke groet,namens het college van burgemeester en wethouders</text:p>
            <text:p text:style-name="common-al"/>
            <text:p text:style-name="common-al">Marcel Rolfes</text:p>
            <text:p text:style-name="common-al">vergunningverlener APV / Bijzondere wetten</text:p>
            <text:p text:style-name="common-al">
            <text:span text:style-name="nadrukvet">
              <text:span text:style-name="nadrukvet">Zo kunt u bezwaar maken</text:span>
            </text:span>
          </text:p>
            <text:p text:style-name="common-al">Bent u het niet eens met ons besluit? Dan kunt u met een brief bezwaar maken tegen dit besluit. Zorg ervoor dat u uw brief (bezwaarschrift) opstuurt binnen 6 weken na verzenddatum van dit besluit.</text:p>
            <text:p text:style-name="common-al">Het is belangrijk dat in uw brief het volgende staat:</text:p>
            <text:p text:style-name="common-al">· uw naam en adres;</text:p>
            <text:p text:style-name="common-al">· de datum waarop u de brief verstuurt;</text:p>
            <text:p text:style-name="common-al">· ons kenmerk (dat staat bovenaan onze brief);</text:p>
            <text:p text:style-name="common-al">· de reden(en) waarom u het niet eens bent met ons besluit. </text:p>
            <text:p text:style-name="common-al">Onderteken uw brief en stuur deze naar:<text:span text:style-name="nadrukcur">gemeente Oldenzaalcollege van burgemeester en wethoudersPostbus 3547570 AJ OLDENZAAL</text:span></text:p>
            <text:p text:style-name="common-al">Maakt u liever digitaal bezwaar, dan kan dat via https://www.oldenzaal.nl/bezwaar. Daarvoor heeft u uw DigiD nodig.</text:p>
            <text:p text:style-name="common-al">U kunt ook een voorlopige voorziening aanvragenHet besluit blijft gelden in de tijd dat uw bezwaar in behandeling is. Wilt u dit niet omdat het besluit bijvoorbeeld onherstelbare gevolgen heeft voor u? Vraag dan een voorlopige voorziening aan bij de voorzieningenrechter van de rechtbank Overijssel. Dit kan alleen als u op tijd bij de gemeente bezwaar heeft gemaakt. Een verzoek aan de rechtbank kost geld, u krijgt daarvoor een rekening van de rechtbank.</text:p>
            <text:p text:style-name="common-al">Onderteken uw brief en stuur deze naar:<text:span text:style-name="nadrukcur">Rechtbank OverijsselPostbus 100678000 GB ZWOLLE</text:span></text:p>
            <text:p text:style-name="common-al">Voor het verzoekschrift gelden dezelfde eisen als bij het bezwaar. U kunt ook digitaal een verzoek om voorlopige voorziening indienen via https://loket.rechtspraak.nl/bestuursrecht. Daarvoor heeft u uw DigiD nodig. Kijk op de website van de rechtbank voor de voorwaarden en kost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852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ldenzaal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1305</meta:user-defined>
    <meta:user-defined meta:name="DCTERMS.abstract">Betreft:  Besluit op locatie nabij Narcissenstraat 66 in Oldenzaal</meta:user-defined>
    <dc:language>nl</dc:language>
    <meta:user-defined meta:name="OVERHEIDop.locatietype/OVERHEIDop.gebiedsmarkering">Punt</meta:user-defined>
    <meta:user-defined meta:name="DC.title">Toestemming voor opheffen gereserveerde gehandicaptenparkeerplaats nabij Narcissenstraat 66, nabij Narcissenstraat 66 in Oldenzaa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5295</meta:user-defined>
    <meta:user-defined meta:name="OVERHEIDop.GmbID/DC.identifier">gmb-2026-385295</meta:user-defined>
    <meta:user-defined meta:name="OVERHEIDop.versieInformatie"/>
  </office:meta>
</office:document-meta>
</file>