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puistraat 12 1012T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het glas van de raamkozijnen in de voorgevel op de eerste verdieping van de pastorie van de Dominicuskerk</text:p>
            <text:p text:style-name="common-al">Zaakadres: Spuistraat 12A 1012TS Amsterdam, Spuistraat 12B 1012TS Amsterdam, Spuistraat 12C 1012TS Amsterdam, Spuistraat 12D 1012TS Amsterdam, Spuistraat 12E 1012TS Amsterdam, Spuistraat 12F 1012TS Amsterdam, Spuistraat 12G 1012TS Amsterdam</text:p>
            <text:p text:style-name="common-al">Datum ontvangst: 01-07-2026</text:p>
            <text:p text:style-name="common-al">Zaaknummer: Z2026-028963</text:p>
            <text:p text:style-name="common-al">DSO-nummer: 202607010112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29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963</meta:user-defined>
    <meta:user-defined meta:name="DCTERMS.abstract">vervangen van het glas van de raamkozijnen in de voorgevel op de eerste verdieping van de pastorie van de Dominicuskerk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puistraat 12 1012TS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93</meta:user-defined>
    <meta:user-defined meta:name="OVERHEIDop.GmbID/DC.identifier">gmb-2026-385293</meta:user-defined>
    <meta:user-defined meta:name="OVERHEIDop.versieInformatie"/>
  </office:meta>
</office:document-meta>
</file>