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Zero Waste Apeldoorn</text:p>
      <text:section text:name="zakelijke-mededeling_id1-3-2" text:style-name="zakelijke-mededeling">
        <text:section text:name="zakelijke-mededeling-tekst_id1-3-2-1" text:style-name="zakelijke-mededeling-tekst">
          <text:section text:name="tekst_id1-3-2-1-1" text:style-name="tekst">
            <text:p text:style-name="common-al">Publicatiedatum: 17 augustus 2026</text:p>
            <text:p text:style-name="common-al">Het college van burgemeester en wethouders van Apeldoorn maakt hierbij bekend dat hij voornemens is om een begrotingssubsidie van € 89.960 voor kalenderjaren 2027 en 2028 te verlenen aan Stichting Zero Waste Apeldoorn voor het uitvoeren van de volgende activiteiten: activiteiten gericht op afvalreductie, circulariteit, bewustwording en gedragsverandering rondom duurzaam grondstoffengebruik binnen de gemeente Apeldoorn.</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doeld voor een organisatie die beschikt over een bestaand lokaal netwerk gericht op afvalpreventie, circulariteit, hergebruik en duurzaam consumentengedrag binnen de gemeente Apeldoorn. Daarnaast is de subsidie bedoeld voor een organisatie die beschikt over structurele samenwerkingsrelaties met organisaties en initiatieven die actief zijn op het gebied van circulariteit, duurzaamheid, educatie en maatschappelijke participatie binnen Apeldoorn. Stichting Zero Waste Apeldoorn beschikt sinds 2019 over een aantoonbaar lokaal netwerk binnen de gemeente Apeldoorn op het gebied van circulariteit, afvalpreventie en duurzaam consumentengedrag. Dit blijkt onder meer uit structurele samenwerkingen met Circulus, CODA, Foenix, DeA, IVN, Stimenz, buurtinitiatieven, vrijwilligersnetwerken en lokale ondernemers.</text:p>
            <text:p text:style-name="common-al">De subsidie is bedoeld voor een organisatie die inwoners actief betrekt bij afvalreductie, hergebruik en circulariteit door middel van vrijwilligersinzet, bewonersinitiatieven, educatie en publieksactiviteiten. Stichting Zero Waste Apeldoorn voert sinds 2019 activiteiten uit binnen de gemeente Apeldoorn die specifiek gericht zijn op het verminderen van afvalstromen en het stimuleren van hergebruik en circulair gedrag. De organisatie beschikt over aantoonbare praktijkervaring en lokale bekendheid. De organisatie beschikt over specialistische kennis en ervaring op het gebied van gedragsverandering en bewustwording rondom afvalpreventie en hergebruik. De activiteiten richten zich nadrukkelijk op educatie, participatie en het activeren van inwoners. De organisatie is lokaal verankerd binnen en gevestigd in Apeldoorn en richt haar activiteiten specifiek op inwoners, initiatieven en samenwerkingspartners binnen de gemeentegrenzen van Apeldoorn. Hierdoor kan de subsidie doelmatig en direct lokaal worden ingezet.</text:p>
            <text:p text:style-name="common-al">De activiteiten sluiten rechtstreeks aan bij de doelstellingen uit het coalitieakkoord <text:span text:style-name="nadrukcur">Ruimte voor mensen 2026-2030</text:span>, waaronder het stimuleren van inwonersparticipatie, het versterken van ontmoeting en sociale cohesie, het ondersteunen van initiatieven van inwoners, het bevorderen van circulariteit en het terugdringen van afval en verspilling.</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9">
              <text:list-item text:style-override="id1-3-2-1-1-9-1">
                <text:number>-</text:number>
                <text:p text:style-name="al">onderwerp: Reactie op voornemen begrotingssubsidie aan Stichting Zero Waste Apeldoorn; </text:p>
              </text:list-item>
              <text:list-item text:style-override="id1-3-2-1-1-9-2">
                <text:number>-</text:number>
                <text:p text:style-name="al">zaaknummer: 6248092;</text:p>
              </text:list-item>
              <text:list-item text:style-override="id1-3-2-1-1-9-3">
                <text:number>-</text:number>
                <text:p text:style-name="al">uw mailadres en telefoonnummer;</text:p>
              </text:list-item>
              <text:list-item text:style-override="id1-3-2-1-1-9-4">
                <text:number>-</text:number>
                <text:p text:style-name="al">een bijlage met onderbouwing waarom u van mening bent dat u in aanmerking komt voor deze subsidie en/of dat de criteria uit het voornemen niet objectief, toetsbaar of redelijk zijn;</text:p>
              </text:list-item>
              <text:list-item text:style-override="id1-3-2-1-1-9-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529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9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9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Zero Waste Apeldoorn</meta:user-defined>
    <meta:user-defined meta:name="DCTERMS.W3CDTF/DCTERMS.available">2026-08-18</meta:user-defined>
    <meta:user-defined meta:name="DCTERMS.W3CDTF/OVERHEIDop.jaargang">2026</meta:user-defined>
    <meta:user-defined meta:name="OVERHEIDop.publicationIssue">385291</meta:user-defined>
    <meta:user-defined meta:name="OVERHEIDop.GmbID/DC.identifier">gmb-2026-385291</meta:user-defined>
    <meta:user-defined meta:name="OVERHEIDop.versieInformatie"/>
  </office:meta>
</office:document-meta>
</file>