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Melding Besluit activiteiten leefomgeving (Bal) – Langs spoorlijn Vught E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ught delen mee dat zij de volgende melding hebben ontvangen:</text:p>
            <text:p text:style-name="common-al">Voor: omschrijving gemelde MBA graven</text:p>
            <text:p text:style-name="common-al">Locatie: Langs spoorlijn Vught Esch </text:p>
            <text:p text:style-name="common-al">DSO-kenmerk: 2026072200073</text:p>
            <text:p text:style-name="common-al">Zaaknummer: Z/511434</text:p>
            <text:p text:style-name="common-al">Datum ontvangen: 22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52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ug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434</meta:user-defined>
    <dc:language>nl</dc:language>
    <meta:user-defined meta:name="OVERHEIDop.locatietype/OVERHEIDop.gebiedsmarkering">Vlak</meta:user-defined>
    <meta:user-defined meta:name="DC.title">Gemeente Vught - Melding Besluit activiteiten leefomgeving (Bal) – Langs spoorlijn Vught Esc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85</meta:user-defined>
    <meta:user-defined meta:name="OVERHEIDop.GmbID/DC.identifier">gmb-2026-385285</meta:user-defined>
    <meta:user-defined meta:name="OVERHEIDop.versieInformatie"/>
  </office:meta>
</office:document-meta>
</file>