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Adelheidstraat 67, 2595 EB 's-Gravenhage, Adelheidstraat 69, 2595 EB 's-Gravenhage, Adelheidstraat 69 B, 2595 EB 's-Gravenhage, Adelheidstraat 69 A, 2595 EB</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gevel van de woningen Adelheidstraat 67 t/m 77B door het (gedeeltelijk) vervangen van de kozijnen </text:p>
            <text:p text:style-name="common-al"/>
            <text:p text:style-name="common-al">Ons kenmerk: VTH2026-61844</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Adelheidstraat 67, 2595 EB 's-Gravenhage, Adelheidstraat 69, 2595 EB 's-Gravenhage, Adelheidstraat 69 B, 2595 EB 's-Gravenhage, Adelheidstraat 69 A, 2595 EB 's-Gravenhage, Adelheidstraat 71, 2595 EB 's-Gravenhage, Adelheidstraat 71 A, 2595 EB 's-Gravenhage, Adelheidstraat 73, 2595 EB 's-Gravenhage, Adelheidstraat 73 B, 2595 EB 's-Gravenhage, Adelheidstraat 73 A, 2595 EB 's-Gravenhage, Adelheidstraat 75, 2595 EC 's-Gravenhage, Adelheidstraat 75 A, 2595 EC 's-Gravenhage, Adelheidstraat 77, 2595 EC 's-Gravenhage, Adelheidstraat 67 A, 2595 EB 's-Gravenhage</text:p>
            <text:p text:style-name="common-al">
            
          </text:p>
            <text:p text:style-name="common-al">
            <text:span text:style-name="nadrukvet">
              <text:span text:style-name="nadrukcur">Datum bekendmaking besluit:</text:span>
            </text:span>
          </text:p>
            <text:p text:style-name="common-al">11-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528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8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8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1844</meta:user-defined>
    <meta:user-defined meta:name="DCTERMS.abstract">het veranderen van de gevel van de woningen Adelheidstraat 67 t/m 77B door het (gedeeltelijk) vervangen van de kozijne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Omgevingsvergunning - Beschikking Verleend, Adelheidstraat 67, 2595 EB 's-Gravenhage, Adelheidstraat 69, 2595 EB 's-Gravenhage, Adelheidstraat 69 B, 2595 EB 's-Gravenhage, Adelheidstraat 69 A, 2595 EB</meta:user-defined>
    <meta:user-defined meta:name="OVERHEIDop.datumEindeReactietermijn">2026-09-22</meta:user-defined>
    <meta:user-defined meta:name="OVERHEIDop.terinzageleggingBG">https://www.digitale-inzage.nl/Den%20Haag/dossier/UNY9jQKS30WsKbKOdBssIA</meta:user-defined>
    <meta:user-defined meta:name="DCTERMS.W3CDTF/DCTERMS.available">2026-08-13</meta:user-defined>
    <meta:user-defined meta:name="DCTERMS.W3CDTF/OVERHEIDop.jaargang">2026</meta:user-defined>
    <meta:user-defined meta:name="OVERHEIDop.publicationIssue">385284</meta:user-defined>
    <meta:user-defined meta:name="OVERHEIDop.GmbID/DC.identifier">gmb-2026-385284</meta:user-defined>
    <meta:user-defined meta:name="OVERHEIDop.versieInformatie"/>
  </office:meta>
</office:document-meta>
</file>