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arallelweg N57 Oost in Serooskerke, Melding Besluit activiteiten leefomgev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6 augustus 2026 hebben wij een melding ontvangen van v.o.f. van de Kreeke-Abrahamse voor een activiteit aan de Parallelweg N57 Oost te Serooskerke. </text:p>
            <text:p text:style-name="common-al">Het gaat om een melding in het kader van het Besluit activiteiten leefomgeving (Bal), over “ZE25009 Kreeke-Abrahamse”. De activiteit betreft het toepassen van grond ten behoeve van het egaliseren van het landbouwperceel kadastraal bekend: gemeente Veere, sectie G, perceelnummer 2139 (ged.) aan de Parallelweg N57 Oost te Serooskerke.</text:p>
            <text:p text:style-name="common-al"/>
            <text:p text:style-name="common-al">U kunt geen bezwaar maken of beroep aantekenen tegen een melding in het kader van het Bal. Ook is het niet mogelijk bezwaar te maken tegen deze mededeling. </text:p>
            <text:p text:style-name="common-al"/>
            <text:p text:style-name="tussenkopcur">Inlichtingen</text:p>
            <text:p text:style-name="common-al">Wanneer u vragen heeft over deze melding, kunt u contact opnemen met RUD Zeeland via frontoffice@rud-zeeland.nl of via telefoonnummer 085 - 0878331. Ook kunt u hier terecht voor een mondelinge toelichting en kopieën van de stukken.</text:p>
            <text:p text:style-name="common-al"/>
            <text:p text:style-name="common-al">De melding is geregistreerd onder nummer Z2026-00006642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Domburg, 13 augustus 2026</text:span></text:p>
            <text:p><text:span text:style-name="functie">Burgemeester en wethouders van Veere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re</text:p>
            </table:table-cell>
            <table:table-cell office:value-type="string" table:style-name="header.C">
              <text:p text:style-name="headerright"><text:span text:style-name="nr">Nr. 38527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7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7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Veer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ere</meta:user-defined>
    <meta:user-defined meta:name="OVERHEID.Gemeente/OVERHEID.authority">Veer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Perceel</meta:user-defined>
    <meta:user-defined meta:name="DC.title">Parallelweg N57 Oost in Serooskerke, Melding Besluit activiteiten leefomgevin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79</meta:user-defined>
    <meta:user-defined meta:name="OVERHEIDop.GmbID/DC.identifier">gmb-2026-385279</meta:user-defined>
    <meta:user-defined meta:name="OVERHEIDop.versieInformatie"/>
  </office:meta>
</office:document-meta>
</file>