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Dokter Mees ten Oeverlaan ter hoogte van huisnummer 7 in Wilnis</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1335151 voor een omgevingsvergunning voor een ontheffing plaatsen vuilcontainer open voor de periode 10 augustus t/m 10 september 2026 in verband met verbouwingswerkzaamheden aan de woning Dokter Mees ten Oeverlaan ter hoogte van huisnummer 7 in Wilnis.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1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52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5151</meta:user-defined>
    <dc:language>nl</dc:language>
    <meta:user-defined meta:name="OVERHEIDop.locatietype/OVERHEIDop.gebiedsmarkering">Vlak</meta:user-defined>
    <meta:user-defined meta:name="DC.title">Kennisgeving besluit op aanvraag omgevingsvergunning Dokter Mees ten Oeverlaan ter hoogte van huisnummer 7 in Wilnis</meta:user-defined>
    <meta:user-defined meta:name="DCTERMS.W3CDTF/DCTERMS.available">2026-08-13</meta:user-defined>
    <meta:user-defined meta:name="DCTERMS.W3CDTF/OVERHEIDop.jaargang">2026</meta:user-defined>
    <meta:user-defined meta:name="OVERHEIDop.publicationIssue">385273</meta:user-defined>
    <meta:user-defined meta:name="OVERHEIDop.GmbID/DC.identifier">gmb-2026-385273</meta:user-defined>
    <meta:user-defined meta:name="OVERHEIDop.versieInformatie"/>
  </office:meta>
</office:document-meta>
</file>