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Aanleggen en verwijderen van kabels gedeeltelijk openbreken van het wegdek, In de omgeving van Afweg 2, 3911VG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Aanleggen en verwijderen van kabels gedeeltelijk openbreken van het wegdek, In de omgeving van Afweg 2, 3911VG Rhenen. Aanvraagnummer: Z2026-00000179. Indieningsdatum: 22 april 2026.</text:p>
            <text:list text:style-name="id1-3-2-1-1-5">
              <text:list-item text:style-override="id1-3-2-1-1-5-1">
                <text:number>•</text:number>
                <text:p text:style-name="al">Uitvoeren van een werk of werkzaamheid</text:p>
              </text:list-item>
            </text:list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527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7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7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179</meta:user-defined>
    <meta:user-defined meta:name="DCTERMS.abstract">Betreft: Aanvraag op locatie In de omgeving van Afweg 2, 3911VG Rhen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Aanvraag vergunning voor Aanleggen en verwijderen van kabels gedeeltelijk openbreken van het wegdek, In de omgeving van Afweg 2, 3911VG Rhen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71</meta:user-defined>
    <meta:user-defined meta:name="OVERHEIDop.GmbID/DC.identifier">gmb-2026-385271</meta:user-defined>
    <meta:user-defined meta:name="OVERHEIDop.versieInformatie"/>
  </office:meta>
</office:document-meta>
</file>