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uinderstraat 39-3 1079D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lengen van de daklaag en het realiseren van een dakterras op en achter deze daklaag</text:p>
            <text:p text:style-name="common-al">Zaakadres: Kuinderstraat 39-3 1079DJ Amsterdam</text:p>
            <text:p text:style-name="common-al">Datum ontvangst: 30-07-2026</text:p>
            <text:p text:style-name="common-al">Zaaknummer: Z2026-034171</text:p>
            <text:p text:style-name="common-al">DSO-nummer: 202607300120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26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6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6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171</meta:user-defined>
    <meta:user-defined meta:name="DCTERMS.abstract">verlengen van de daklaag en het realiseren van een dakterras op en achter deze daklaa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uinderstraat 39-3 1079DJ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69</meta:user-defined>
    <meta:user-defined meta:name="OVERHEIDop.GmbID/DC.identifier">gmb-2026-385269</meta:user-defined>
    <meta:user-defined meta:name="OVERHEIDop.versieInformatie"/>
  </office:meta>
</office:document-meta>
</file>