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ansvaalkade 33-1 1092J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en van een dakterras met toegangstrap, dakluik en warmtepomp op het dak van de woning</text:p>
            <text:p text:style-name="common-al">Zaakadres: Transvaalkade 33-1 1092JM Amsterdam</text:p>
            <text:p text:style-name="common-al">Datum ontvangst: 09-07-2026</text:p>
            <text:p text:style-name="common-al">Zaaknummer: Z2026-030482</text:p>
            <text:p text:style-name="common-al">DSO-nummer: 20260709006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2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82</meta:user-defined>
    <meta:user-defined meta:name="DCTERMS.abstract">bouwen van een dakterras met toegangstrap, dakluik en warmtepomp op het d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ansvaalkade 33-1 1092J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8</meta:user-defined>
    <meta:user-defined meta:name="OVERHEIDop.GmbID/DC.identifier">gmb-2026-385268</meta:user-defined>
    <meta:user-defined meta:name="OVERHEIDop.versieInformatie"/>
  </office:meta>
</office:document-meta>
</file>