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 van een pre-mantelzorg woning naast bestaande woning, Friesesteeg 25, 3911VR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Bouw van een pre-mantelzorg woning naast bestaande woning, Friesesteeg 25, 3911VR Rhenen. Aanvraagnummer: Z2026-00000157. Indieningsdatum: 20 april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26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157</meta:user-defined>
    <meta:user-defined meta:name="DCTERMS.abstract">Betreft: Aanvraag op locatie Friesesteeg 25, 3911VR Rhenen</meta:user-defined>
    <dc:language>nl</dc:language>
    <meta:user-defined meta:name="OVERHEIDop.locatietype/OVERHEIDop.gebiedsmarkering">Vlak</meta:user-defined>
    <meta:user-defined meta:name="DC.title">Aanvraag vergunning voor Bouw van een pre-mantelzorg woning naast bestaande woning, Friesesteeg 25, 3911VR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65</meta:user-defined>
    <meta:user-defined meta:name="OVERHEIDop.GmbID/DC.identifier">gmb-2026-385265</meta:user-defined>
    <meta:user-defined meta:name="OVERHEIDop.versieInformatie"/>
  </office:meta>
</office:document-meta>
</file>