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Bergen, verleende exploitatievergunning De Jongens Egmond aan Zee (aanpassen vrijstelling), Strand Egmond aan Zee 5 te Egmond aan Zee, verzenddatum 11 augustus 2026 (Z2026-000029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526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6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6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985</meta:user-defined>
    <meta:user-defined meta:name="DCTERMS.abstract">exploitatievergunning De Jongens Egmond aan Zee (aanpassen vrijstelling), Strand Egmond aan Zee 5, 1931AZ Egmond aan Zee, verzenddatum 4 augustus 2026 (Z2026-00002985)</meta:user-defined>
    <dc:language>nl</dc:language>
    <meta:user-defined meta:name="OVERHEIDop.locatietype/OVERHEIDop.gebiedsmarkering">Punt</meta:user-defined>
    <meta:user-defined meta:name="DC.title">Gemeente Bergen, verleende exploitatievergunning De Jongens Egmond aan Zee (aanpassen vrijstelling), Strand Egmond aan Zee 5 te Egmond aan Zee, verzenddatum 11 augustus 2026 (Z2026-00002985)</meta:user-defined>
    <meta:user-defined meta:name="DCTERMS.W3CDTF/DCTERMS.available">2026-08-13</meta:user-defined>
    <meta:user-defined meta:name="DCTERMS.W3CDTF/OVERHEIDop.jaargang">2026</meta:user-defined>
    <meta:user-defined meta:name="OVERHEIDop.publicationIssue">385262</meta:user-defined>
    <meta:user-defined meta:name="OVERHEIDop.GmbID/DC.identifier">gmb-2026-385262</meta:user-defined>
    <meta:user-defined meta:name="OVERHEIDop.versieInformatie"/>
  </office:meta>
</office:document-meta>
</file>