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avenswaaipad 3 1106A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bestaande gevelpanelen en daar waar nodig herstellen of aanpassen van de achterliggende constructie</text:p>
            <text:p text:style-name="common-al">Zaakadres: Ravenswaaipad 3 1106AW Amsterdam</text:p>
            <text:p text:style-name="common-al">Datum ontvangst: 21-07-2026</text:p>
            <text:p text:style-name="common-al">Zaaknummer: Z2026-032153</text:p>
            <text:p text:style-name="common-al">DSO-nummer: 20260721002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2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153</meta:user-defined>
    <meta:user-defined meta:name="DCTERMS.abstract">vervangen van de bestaande gevelpanelen en daar waar nodig herstellen of aanpassen van de achterliggende constructi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avenswaaipad 3 1106AW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44</meta:user-defined>
    <meta:user-defined meta:name="OVERHEIDop.GmbID/DC.identifier">gmb-2026-385244</meta:user-defined>
    <meta:user-defined meta:name="OVERHEIDop.versieInformatie"/>
  </office:meta>
</office:document-meta>
</file>