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mentenvergunning Bands &amp; Friends, Eibergen, Beltrumse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september 2026 van 15.00 uur tot 23.00 uur vindt op Beltrumseweg 7 het evenement Bands &amp; Friends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bezwaar indienen bij ons, <text:a xlink:href="https://www.gemeenteberkelland.nl/bezwaar" xlink:type="simple">https://www.gemeenteberkelland.nl/bezwaar</text:a>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voorlopige voorziening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52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Evementenvergunning Bands &amp; Friends, Eibergen, Beltrumsewe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241</meta:user-defined>
    <meta:user-defined meta:name="OVERHEIDop.GmbID/DC.identifier">gmb-2026-385241</meta:user-defined>
    <meta:user-defined meta:name="OVERHEIDop.versieInformatie"/>
  </office:meta>
</office:document-meta>
</file>