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rinrichten van de noordkant van de Nieuwestad aan de aan Nieuwestad in Leeuwarden (OV-2026-039095)</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herinrichten van de noordkant van de Nieuwestad aan de aan Nieuwestad in Leeuwarden. Bij ons geregistreerd onder kenmerk: OV-2026-039095. De verzenddatum van de omgevingsvergunning is 11-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52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95</meta:user-defined>
    <dc:language>nl</dc:language>
    <meta:user-defined meta:name="OVERHEIDop.locatietype/OVERHEIDop.gebiedsmarkering">Vlak</meta:user-defined>
    <meta:user-defined meta:name="DC.title">Verleende omgevingsvergunning voor het herinrichten van de noordkant van de Nieuwestad aan de aan Nieuwestad in Leeuwarden (OV-2026-039095)</meta:user-defined>
    <meta:user-defined meta:name="DCTERMS.W3CDTF/DCTERMS.available">2026-08-13</meta:user-defined>
    <meta:user-defined meta:name="DCTERMS.W3CDTF/OVERHEIDop.jaargang">2026</meta:user-defined>
    <meta:user-defined meta:name="OVERHEIDop.publicationIssue">385239</meta:user-defined>
    <meta:user-defined meta:name="OVERHEIDop.GmbID/DC.identifier">gmb-2026-385239</meta:user-defined>
    <meta:user-defined meta:name="OVERHEIDop.versieInformatie"/>
  </office:meta>
</office:document-meta>
</file>