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kapel (voorgevel) aan Nairacstraat 27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5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0 augustus 2026. De gemeente Barneveld neemt daarover waarschijnlijk binnen 8 weken na 10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52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plaatsen van een dakkapel (voorgevel) aan Nairacstraat 27 Barneve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33</meta:user-defined>
    <meta:user-defined meta:name="OVERHEIDop.GmbID/DC.identifier">gmb-2026-385233</meta:user-defined>
    <meta:user-defined meta:name="OVERHEIDop.versieInformatie"/>
  </office:meta>
</office:document-meta>
</file>