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Kompas 8 Nijkerk, het realiseren van een opbouw op 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49</text:p>
            <text:p text:style-name="common-al">Ontvangen op 10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52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Kompas 8 Nijkerk, het realiseren van een opbouw op de woning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31</meta:user-defined>
    <meta:user-defined meta:name="OVERHEIDop.GmbID/DC.identifier">gmb-2026-385231</meta:user-defined>
    <meta:user-defined meta:name="OVERHEIDop.versieInformatie"/>
  </office:meta>
</office:document-meta>
</file>