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1 dennenboom aan Mr. Troelstralaan 35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4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0 augustus 2026. De gemeente Barneveld neemt daarover waarschijnlijk binnen 8 weken na 10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52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kappen van 1 dennenboom aan Mr. Troelstralaan 35 Barne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7</meta:user-defined>
    <meta:user-defined meta:name="OVERHEIDop.GmbID/DC.identifier">gmb-2026-385227</meta:user-defined>
    <meta:user-defined meta:name="OVERHEIDop.versieInformatie"/>
  </office:meta>
</office:document-meta>
</file>