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Hoge Valkseweg 96-98 Lunteren, het uitbreiden en vervangen van een werktuigenberging en het vervangen van het dak van een jongveest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0 augustus 2026</text:p>
            <text:p text:style-name="common-al">Zaaknummer 2026W151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522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2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Hoge Valkseweg 96-98 Lunteren, het uitbreiden en vervangen van een werktuigenberging en het vervangen van het dak van een jongveestal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23</meta:user-defined>
    <meta:user-defined meta:name="OVERHEIDop.GmbID/DC.identifier">gmb-2026-385223</meta:user-defined>
    <meta:user-defined meta:name="OVERHEIDop.versieInformatie"/>
  </office:meta>
</office:document-meta>
</file>