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Arnold Koningstraat 101-1225 Ede, het plaatsen van een scootmobielstall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0 augustus 2026</text:p>
            <text:p text:style-name="common-al">Zaaknummer 2025W2451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521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1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1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Arnold Koningstraat 101-1225 Ede, het plaatsen van een scootmobielstalling.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18</meta:user-defined>
    <meta:user-defined meta:name="OVERHEIDop.GmbID/DC.identifier">gmb-2026-385218</meta:user-defined>
    <meta:user-defined meta:name="OVERHEIDop.versieInformatie"/>
  </office:meta>
</office:document-meta>
</file>