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– Ingetrokken aanvraag - omgevingsvergunning - plaatsen van een stacaravan mantelzorg - Geerbosch 17, 5461XJ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op 10 augustus 2026 ingediende aanvraag om een omgevingsvergunning (met kenmerk OW-2026-3841) voor het plaatsen van een stacaravan mantelzor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8521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W-2026-3841</meta:user-defined>
    <meta:user-defined meta:name="DCTERMS.abstract">Gemeente Meierijstad – Ingetrokken aanvraag - omgevingsvergunning - plaatsen van een stacaravan mantelzorg - Geerbosch 17, 5461XJ Veghel</meta:user-defined>
    <dc:language>nl</dc:language>
    <meta:user-defined meta:name="OVERHEIDop.locatietype/OVERHEIDop.gebiedsmarkering">Adres</meta:user-defined>
    <meta:user-defined meta:name="DC.title">Gemeente Meierijstad – Ingetrokken aanvraag - omgevingsvergunning - plaatsen van een stacaravan mantelzorg - Geerbosch 17, 5461XJ Vegh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15</meta:user-defined>
    <meta:user-defined meta:name="OVERHEIDop.GmbID/DC.identifier">gmb-2026-385215</meta:user-defined>
    <meta:user-defined meta:name="OVERHEIDop.versieInformatie"/>
  </office:meta>
</office:document-meta>
</file>