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Kamelenspoor 81-7, 3605ED Maarssen - een verjaardag d.d. 23-08-2026 tui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is een melding ontvangen waarvoor geen vergunningsplicht geldt voor de locatie Kamelenspoor 81-7, 3605ED Maarssen. De melding is geregistreerd onder zaaknummer Z2026-00001940.</text:p>
            <text:p text:style-name="common-al">De melding betreft: evenementen melding op Kamelenspoor 81-7, 3605ED Maarssen - een verjaardag d.d. 23-08-2026 tuin woning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52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940</meta:user-defined>
    <meta:user-defined meta:name="DCTERMS.abstract">Betreft: Melding op locatie Kamelenspoor 81-7, 3605ED Maarssen</meta:user-defined>
    <dc:language>nl</dc:language>
    <meta:user-defined meta:name="OVERHEIDop.locatietype/OVERHEIDop.gebiedsmarkering">Punt</meta:user-defined>
    <meta:user-defined meta:name="DC.title">Kennisgeving ontvangst melding, Gemeente Stichtse Vecht - Kamelenspoor 81-7, 3605ED Maarssen - een verjaardag d.d. 23-08-2026 tuin wo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13</meta:user-defined>
    <meta:user-defined meta:name="OVERHEIDop.GmbID/DC.identifier">gmb-2026-385213</meta:user-defined>
    <meta:user-defined meta:name="OVERHEIDop.versieInformatie"/>
  </office:meta>
</office:document-meta>
</file>