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intern verbouwen ten behoeve van kamerverhuur (6 kamers), aan Tweede Oude Heselaan 209, 6542VG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intern verbouwen ten behoeve van kamerverhuur (6 kamers) aan Tweede Oude Heselaan 209, 6542VG Nijmegen.</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
            <text:p text:style-name="common-al">De bovenwoning (eengezinswoning) wordt verbouwd tot kamerverhuurpand met 6 kamers. De aanvraag is geregistreerd onder kenmerk Z2026-00004482.</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8 juli 2026. De gemeente neemt daarover waarschijnlijk 22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520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482</meta:user-defined>
    <meta:user-defined meta:name="DCTERMS.abstract">Betreft: Aanvraag op locatie Tweede Oude Heselaan 209, 6542VG Nijmegen</meta:user-defined>
    <dc:language>nl</dc:language>
    <meta:user-defined meta:name="OVERHEIDop.locatietype/OVERHEIDop.gebiedsmarkering">Vlak</meta:user-defined>
    <meta:user-defined meta:name="DC.title">Aanvraag omgevingsvergunning voor het intern verbouwen ten behoeve van kamerverhuur (6 kamers), aan Tweede Oude Heselaan 209, 6542VG Nijmegen</meta:user-defined>
    <meta:user-defined meta:name="OVERHEIDop.datumEindeReactietermijn">2026-09-22</meta:user-defined>
    <meta:user-defined meta:name="OVERHEIDop.terinzageleggingBG">https://jeleefomgeving.nl/inzien/001479179/49a2e331-5f67-4f81-b110-8e2ea49d4a34</meta:user-defined>
    <meta:user-defined meta:name="DCTERMS.W3CDTF/DCTERMS.available">2026-08-13</meta:user-defined>
    <meta:user-defined meta:name="DCTERMS.W3CDTF/OVERHEIDop.jaargang">2026</meta:user-defined>
    <meta:user-defined meta:name="OVERHEIDop.publicationIssue">385203</meta:user-defined>
    <meta:user-defined meta:name="OVERHEIDop.GmbID/DC.identifier">gmb-2026-385203</meta:user-defined>
    <meta:user-defined meta:name="OVERHEIDop.versieInformatie"/>
  </office:meta>
</office:document-meta>
</file>