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Kees Bakelserf 7, 3813 M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Kees Bakelserf 7, 3813 MJ Amersfoort</text:span>
          </text:p>
            <text:p text:style-name="common-al">De Gemeente Amersfoort heeft op 27-07-2026 een aanvraag voor een omgevingsvergunning ontvangen voor het kappen van een boom op het perceel Kees Bakelserf 7, 3813 MJ Amersfoort, met kenmerk CLZ-0003904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2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040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Kees Bakelserf 7, 3813 MJ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00</meta:user-defined>
    <meta:user-defined meta:name="OVERHEIDop.GmbID/DC.identifier">gmb-2026-385200</meta:user-defined>
    <meta:user-defined meta:name="OVERHEIDop.versieInformatie"/>
  </office:meta>
</office:document-meta>
</file>