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Kerkstraat 22C 1018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balkon aan de achterzijde ter hoogte van de tweede verdieping</text:p>
            <text:p text:style-name="common-al">Zaakadres: Nieuwe Kerkstraat 22C 1018EB Amsterdam</text:p>
            <text:p text:style-name="common-al">Datum ontvangst: 03-07-2026</text:p>
            <text:p text:style-name="common-al">Zaaknummer: Z2026-029504</text:p>
            <text:p text:style-name="common-al">DSO-nummer: 202607030173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04</meta:user-defined>
    <meta:user-defined meta:name="DCTERMS.abstract">maken van een balkon aan de achterzijde ter hoogte van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 Kerkstraat 22C 1018E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90</meta:user-defined>
    <meta:user-defined meta:name="OVERHEIDop.GmbID/DC.identifier">gmb-2026-385190</meta:user-defined>
    <meta:user-defined meta:name="OVERHEIDop.versieInformatie"/>
  </office:meta>
</office:document-meta>
</file>