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zwak alcoholhoudende dranken tijdens The Night Before op 21 augustus 2026 aan Markt ter hoogte van nummer 30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verleend voor het schenken van zwak alcoholhoudende dranken tijdens The Night Before op 21 augustus 2026 Markt ter hoogte van 30.</text:p>
            <text:p text:style-name="common-al">Verzenddatum: 3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1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Ontheffing voor het schenken van zwak alcoholhoudende dranken tijdens The Night Before op 21 augustus 2026 aan Markt ter hoogte van nummer 30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83</meta:user-defined>
    <meta:user-defined meta:name="OVERHEIDop.GmbID/DC.identifier">gmb-2026-385183</meta:user-defined>
    <meta:user-defined meta:name="OVERHEIDop.versieInformatie"/>
  </office:meta>
</office:document-meta>
</file>