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initief besluit reguliere omgevingsvergunning Postelstraat ong. in E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1416420</text:p>
            <text:p text:style-name="common-al">
            
          </text:p>
            <text:p text:style-name="common-al">Verleend en verzonden op 11-08-2026</text:p>
            <text:p text:style-name="common-al">
            
          </text:p>
            <text:p text:style-name="common-al">Postelstraat ong. in Esch : het realiseren van 4 appartementen (Bebo)</text:p>
            <text:p text:style-name="common-al">
            
          </text:p>
            <text:p text:style-name="common-al">Reguliere procedure voor de activiteit(en): Bouwactiviteit technisch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beslissing is voorbereid met de reguliere voorbereidingsprocedure. 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5280 DA Box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8517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7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7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16420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Definitief besluit reguliere omgevingsvergunning Postelstraat ong. in Esch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72</meta:user-defined>
    <meta:user-defined meta:name="OVERHEIDop.GmbID/DC.identifier">gmb-2026-385172</meta:user-defined>
    <meta:user-defined meta:name="OVERHEIDop.versieInformatie"/>
  </office:meta>
</office:document-meta>
</file>