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het schenken van zwak alcoholhoudende dranken tijdens The NIght before op 21 augustus 2026 en Culemborg Blues op 22 augustus 2026 aan Tollenstraat ter hoogte van nummer 20 te Culemborg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heffing</text:span>
          </text:p>
            <text:p text:style-name="common-al">Ontheffing 35 verleend voor het schenken van zwak alcoholhoudende dranken tijdens The NIght before op 21 augustus 2026 en Culemborg Blues op 22 augustus 2026 Tollenstraat ter hoogte van 20.</text:p>
            <text:p text:style-name="common-al">Verzenddatum: 3 augustus 2026 </text:p>
            <text:p text:style-name="common-al">
            <text:span text:style-name="nadrukvet">Rechtsmiddel</text:span>
          </text:p>
            <text:p text:style-name="last-al">Als u het niet eens bent met deze beslissing, er kunt u daartegen bezwaar maken bij de burgemeester en wethouders van Culemborg binnen zes weken na de dag waarop deze brief is verzonden. Vermeld ons kenmerk van de beslissing in uw bezwaarschri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8517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7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7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Culembor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Cultuur en recreatie | Organisatie en beleid</meta:user-defined>
    <meta:user-defined meta:name="OVERHEIDop.Rubriek/DC.type">andere beschikking</meta:user-defined>
    <dc:language>nl</dc:language>
    <meta:user-defined meta:name="OVERHEIDop.locatietype/OVERHEIDop.gebiedsmarkering">Adres</meta:user-defined>
    <meta:user-defined meta:name="DC.title">Ontheffing voor het schenken van zwak alcoholhoudende dranken tijdens The NIght before op 21 augustus 2026 en Culemborg Blues op 22 augustus 2026 aan Tollenstraat ter hoogte van nummer 20 te Culemborg</meta:user-defined>
    <meta:user-defined meta:name="DCTERMS.W3CDTF/DCTERMS.available">2026-08-14</meta:user-defined>
    <meta:user-defined meta:name="DCTERMS.W3CDTF/OVERHEIDop.jaargang">2026</meta:user-defined>
    <meta:user-defined meta:name="OVERHEIDop.publicationIssue">385171</meta:user-defined>
    <meta:user-defined meta:name="OVERHEIDop.GmbID/DC.identifier">gmb-2026-385171</meta:user-defined>
    <meta:user-defined meta:name="OVERHEIDop.versieInformatie"/>
  </office:meta>
</office:document-meta>
</file>