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Apeldoorn Fotostad</text:p>
      <text:section text:name="zakelijke-mededeling_id1-3-2" text:style-name="zakelijke-mededeling">
        <text:section text:name="zakelijke-mededeling-tekst_id1-3-2-1" text:style-name="zakelijke-mededeling-tekst">
          <text:section text:name="tekst_id1-3-2-1-1" text:style-name="tekst">
            <text:p text:style-name="common-al">Publicatiedatum: 17 augustus 2026</text:p>
            <text:p text:style-name="common-al">Het college van burgemeester en wethouders van Apeldoorn maakt hierbij bekend dat hij voornemens is om een begrotingssubsidie van € 32.323 voor kalenderjaar 2027 te verlenen aan Stichting Apeldoorn Fotostad voor het uitvoeren van de volgende activiteiten: het bieden van een verbindend platform waarbij fotografie centraal staat en het organiseren van activiteiten ter bevordering van de fotografie. </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 fungeert als centraal platform voor fotografie binnen de gemeente Apeldoorn en die fotografie zichtbaar maakt voor inwoners, makers, culturele instellingen en bezoekers. Stichting Apeldoorn Fotostad vervult de functie van centraal platform voor fotografie in Apeldoorn en promoot vanuit de koepel ‘Apeldoorn Photo’ verschillende fotografie-initiatieven en activiteiten. Dit om de bekendheid te vergroten van de diverse fotoactiviteiten in en om Apeldoorn, om anderen te inspireren en beleving te bieden en inhoudelijke reflectie op fotografie te stimuleren.</text:p>
            <text:p text:style-name="common-al">De subsidie is bedoeld voor een organisatie die in staat is activiteiten van verschillende organisaties en makers op het gebied van fotografie te bundelen, te promoten en onderling te verbinden. Daarnaast voor een organisatie die beschikt over een fysieke en digitale infrastructuur voor de presentatie, promotie en verspreiding van fotografische activiteiten en werken. De subsidie is ook bedoeld voor een organisatie die in staat is fotografie-evenementen van gemeentelijke betekenis te organiseren en hiervoor beschikt over de benodigde organisatorische capaciteit, expertise en samenwerkingsrelaties. Tot slot is de subsidie bedoeld voor een organisatie die beschikt over een netwerk van fotografen, makers, culturele instellingen en andere partners dat kan worden ingezet voor de ontwikkeling en uitvoering van activiteiten op het gebied van fotografie. Stichting Apeldoorn Fotostad voldoet hieraan. Zij projecten en activiteiten rondom fotografie, zoals Photo cafés, de 2-jaarlijke Apeldoorn Photo Award en het 2-jaarlijkse Apeldoorn Photo Festival. In 2027 organiseert Stichting Apeldoorn Photo voor de 8<text:span text:style-name="sup">e</text:span> maal het tweejaarlijks fotografie festival in Apeldoorn (en omstreken). Rondom een centraal thema zal er een grote verscheidenheid aan fotografisch werk te zien zijn op meerdere locaties in Apeldoorn. Het festival beslaat een periode van 6 weken. Stichting Apeldoorn Fotostad beschikt met Apeldoorn.photo over een website waar naast informatie over exposities en fotoactiviteiten er ook een online Gallery is. De Gallery is een online podium waar fotografie en verhaal samenkomen. Nieuw talent en persoonlijke perspectieven krijgen hier de ruimte, ongeacht naam of achtergrond. Door fotografie te combineren met audio, video en podcasts, en waar mogelijk fysieke pop-up exposities, ontstaat een toegankelijke, inspirerende ervaring die wereldwijd en 24/7 te bezoeken is. Stichting Apeldoorn Fotostad is daarnaast betrokken bij de begeleiding en presentatie van de Stadsfotograaf in samenwerking met culturele partners. Ook beschikt Stichting Apeldoorn Fotostad over een breed netwerk bestaande uit professionele culturele instellingen en makers. </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8">
              <text:list-item text:style-override="id1-3-2-1-1-8-1">
                <text:number>-</text:number>
                <text:p text:style-name="al">onderwerp: Reactie op voornemen begrotingssubsidie aan Stichting Apeldoorn Fotostad; </text:p>
              </text:list-item>
              <text:list-item text:style-override="id1-3-2-1-1-8-2">
                <text:number>-</text:number>
                <text:p text:style-name="al">zaaknummer: 6276766;</text:p>
              </text:list-item>
              <text:list-item text:style-override="id1-3-2-1-1-8-3">
                <text:number>-</text:number>
                <text:p text:style-name="al">uw mailadres en telefoonnummer;</text:p>
              </text:list-item>
              <text:list-item text:style-override="id1-3-2-1-1-8-4">
                <text:number>-</text:number>
                <text:p text:style-name="al">een bijlage met onderbouwing waarom u van mening bent dat u in aanmerking komt voor deze subsidie en/of dat de criteria uit het voornemen niet objectief, toetsbaar of redelijk zijn;</text:p>
              </text:list-item>
              <text:list-item text:style-override="id1-3-2-1-1-8-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516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6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6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Apeldoorn Fotostad</meta:user-defined>
    <meta:user-defined meta:name="DCTERMS.W3CDTF/DCTERMS.available">2026-08-17</meta:user-defined>
    <meta:user-defined meta:name="DCTERMS.W3CDTF/OVERHEIDop.jaargang">2026</meta:user-defined>
    <meta:user-defined meta:name="OVERHEIDop.publicationIssue">385169</meta:user-defined>
    <meta:user-defined meta:name="OVERHEIDop.GmbID/DC.identifier">gmb-2026-385169</meta:user-defined>
    <meta:user-defined meta:name="OVERHEIDop.versieInformatie"/>
  </office:meta>
</office:document-meta>
</file>