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Internationale Stichting Masterclass Apeldoorn (ISMA)</text:p>
      <text:section text:name="zakelijke-mededeling_id1-3-2" text:style-name="zakelijke-mededeling">
        <text:section text:name="zakelijke-mededeling-tekst_id1-3-2-1" text:style-name="zakelijke-mededeling-tekst">
          <text:section text:name="tekst_id1-3-2-1-1" text:style-name="tekst">
            <text:p text:style-name="common-al">Publicatiedatum: 17 augustus 2026</text:p>
            <text:p text:style-name="common-al">Het college van burgemeester en wethouders van Apeldoorn maakt hierbij bekend dat hij voornemens is om een begrotingssubsidie van € 26.936 voor kalenderjaar 2027 te verlenen aan Internationale Stichting Masterclass Apeldoorn (ISMA) voor het uitvoeren van de volgende activiteiten: het organiseren van de Masterclass 2027. ISMA wordt in de op 4 juli 2024 door de gemeenteraad vastgestelde cultuur- en erfgoednota genoemd als instelling die uitvoering geeft aan de daarin beschreven functie op het gebied van internationale talentontwikkeling en klassieke muziek.</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een internationale masterclass voor klassieke muziek kan organiseren waarbij jonge, talentvolle musici worden begeleid door gerenommeerde nationale en internationale gastdocenten. De subsidie is daarnaast bedoeld voor een organisatie die beschikt over een netwerk van conservatoria, professionele musici en gastdocenten dat noodzakelijk is voor de werving van deelnemers en docenten voor een internationale masterclassweek. Ook is de subsidie bedoeld voor een organisatie die in staat is educatieve activiteiten, talentontwikkeling en publieksactiviteiten in samenhang te organiseren, waaronder masterclasses, concerten, optredens en activiteiten voor inwoners van Apeldoorn. Tot slot is de subsidie bedoeld voor een organisatie die beschikt over de organisatorische capaciteit om een meerdaags internationaal muziekprogramma met deelnemers, docenten en publiek te realiseren.</text:p>
            <text:p text:style-name="common-al">ISMA organiseert jaarlijks een internationale masterclassweek voor jonge, talentvolle musici in Apeldoorn. Beroemde musici treden op als gastdocenten en getalenteerde deelnemers van over de hele wereld volgen hier lessen. Deze lessen zijn toegankelijk voor het publiek. Daarnaast vinden er vrij toegankelijke optredens plaats bij diverse instellingen als scholen, AZC, ziekenhuis en verzorgingshuizen in Apeldoorn en worden er concerten van masters en studenten gezamenlijk gehouden. Het publiek kan zo op laagdrempelige wijze kennismaken met klassieke muziek. Tevens vindt er een festival plaats waarbij masters en studenten optreden met lokaal talent in een gevarieerd en multidisciplinair programma.</text:p>
            <text:p text:style-name="common-al">De masterclassweek biedt jonge, talentvolle musici van internationale conservatoria de gelegenheid om hun muzikale en persoonlijke talenten te ontplooien op een hoog niveau. De masterclass biedt podiumervaring, netwerkvorming en intensieve begeleiding door toonaangevende professionals en zet Apeldoorn op de kaart als culturele residentie. De stichting beschikt over de organisatorische capaciteit om de masterclassweek en de bijbehorende publieksactiviteiten jaarlijks uit te voeren.</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9">
              <text:list-item text:style-override="id1-3-2-1-1-9-1">
                <text:number>-</text:number>
                <text:p text:style-name="al">onderwerp: Reactie op voornemen begrotingssubsidie aan Internationale Stichting Masterclass Apeldoorn (ISMA); </text:p>
              </text:list-item>
              <text:list-item text:style-override="id1-3-2-1-1-9-2">
                <text:number>-</text:number>
                <text:p text:style-name="al">zaaknummer: 6203171;</text:p>
              </text:list-item>
              <text:list-item text:style-override="id1-3-2-1-1-9-3">
                <text:number>-</text:number>
                <text:p text:style-name="al">uw mailadres en telefoonnummer;</text:p>
              </text:list-item>
              <text:list-item text:style-override="id1-3-2-1-1-9-4">
                <text:number>-</text:number>
                <text:p text:style-name="al">een bijlage met onderbouwing waarom u van mening bent dat u in aanmerking komt voor deze subsidie en/of dat de criteria uit het voornemen niet objectief, toetsbaar of redelijk zijn;</text:p>
              </text:list-item>
              <text:list-item text:style-override="id1-3-2-1-1-9-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516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6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Internationale Stichting Masterclass Apeldoorn (ISMA)</meta:user-defined>
    <meta:user-defined meta:name="DCTERMS.W3CDTF/DCTERMS.available">2026-08-17</meta:user-defined>
    <meta:user-defined meta:name="DCTERMS.W3CDTF/OVERHEIDop.jaargang">2026</meta:user-defined>
    <meta:user-defined meta:name="OVERHEIDop.publicationIssue">385166</meta:user-defined>
    <meta:user-defined meta:name="OVERHEIDop.GmbID/DC.identifier">gmb-2026-385166</meta:user-defined>
    <meta:user-defined meta:name="OVERHEIDop.versieInformatie"/>
  </office:meta>
</office:document-meta>
</file>