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container van 10 september tot en met 14 september 2026, op de parkeerplaats voor Raadhuisplein 9, 1902CK Castricum, verzenddatum 11 augustus 2026 (Z2026-000061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51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150</meta:user-defined>
    <meta:user-defined meta:name="DCTERMS.abstract">plaatsen container Raadhuisplein 9 CastricumRaadhuisplein 9, 1902CK Castricum, verzenddatum 11 augustus 2026 (Z2026-00006150)</meta:user-defined>
    <dc:language>nl</dc:language>
    <meta:user-defined meta:name="OVERHEIDop.locatietype/OVERHEIDop.gebiedsmarkering">Punt</meta:user-defined>
    <meta:user-defined meta:name="DC.title">Verleende vergunning voor het plaatsen van een container van 10 september tot en met 14 september 2026, op de parkeerplaats voor Raadhuisplein 9, 1902CK Castricum, verzenddatum 11 augustus 2026 (Z2026-00006150)</meta:user-defined>
    <meta:user-defined meta:name="DCTERMS.W3CDTF/DCTERMS.available">2026-08-13</meta:user-defined>
    <meta:user-defined meta:name="DCTERMS.W3CDTF/OVERHEIDop.jaargang">2026</meta:user-defined>
    <meta:user-defined meta:name="OVERHEIDop.publicationIssue">385165</meta:user-defined>
    <meta:user-defined meta:name="OVERHEIDop.GmbID/DC.identifier">gmb-2026-385165</meta:user-defined>
    <meta:user-defined meta:name="OVERHEIDop.versieInformatie"/>
  </office:meta>
</office:document-meta>
</file>