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elgiëplein 107 1066R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reclame-uitingen</text:p>
            <text:p text:style-name="common-al">Zaakadres: Belgiëplein 107 1066RC Amsterdam</text:p>
            <text:p text:style-name="common-al">Datum ontvangst: 24-07-2026</text:p>
            <text:p text:style-name="common-al">Zaaknummer: Z2026-032964</text:p>
            <text:p text:style-name="common-al">DSO-nummer: 202607240041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16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964</meta:user-defined>
    <meta:user-defined meta:name="DCTERMS.abstract">wijzigen van reclame-uit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elgiëplein 107 1066RC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64</meta:user-defined>
    <meta:user-defined meta:name="OVERHEIDop.GmbID/DC.identifier">gmb-2026-385164</meta:user-defined>
    <meta:user-defined meta:name="OVERHEIDop.versieInformatie"/>
  </office:meta>
</office:document-meta>
</file>