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Wilhelminaring</text:p>
      <text:section text:name="zakelijke-mededeling_id1-3-2" text:style-name="zakelijke-mededeling">
        <text:section text:name="zakelijke-mededeling-tekst_id1-3-2-1" text:style-name="zakelijke-mededeling-tekst">
          <text:section text:name="tekst_id1-3-2-1-1" text:style-name="tekst">
            <text:p text:style-name="common-al">Publicatiedatum: 17 augustus 2026</text:p>
            <text:p text:style-name="common-al">Het college van burgemeester en wethouders van Apeldoorn maakt hierbij bekend dat hij voornemens is om een begrotingssubsidie van € 30.707 voor kalenderjaar 2027 te verlenen aan Stichting Wilhelminaring voor het uitvoeren van de volgende activiteiten: het organiseren van de uitreiking van de Wilhelminaring. Stichting Wilhelminaring vervult een functie binnen de culturele infrastructuur van Apeldoorn die is beschreven in de op 4 juli 2024 vastgestelde cultuur- en erfgoednota.</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organisatie die verantwoordelijk is voor de organisatie en uitvoering van de Wilhelminaring, een tweejaarlijkse oeuvreprijs voor Nederlandse beeldend kunstenaars van 50 jaar en ouder. De subsidie is daarnaast bedoeld voor een organisatie die beschikt over de organisatorische structuur die noodzakelijk is voor de selectieprocedure, de juryprocedure en de uitvoering van de activiteiten die onderdeel uitmaken van de Wilhelminaring. Ook is de subsidie bedoeld voor een organisatie die beschikt over een netwerk van professionals, culturele instellingen en makers dat kan worden ingezet voor de uitvoering van de prijs en het bijbehorende programma. Tot slot is de subsidie bedoeld voor een organisatie die in staat is de verschillende onderdelen van de Wilhelminaring in samenhang te organiseren, waaronder de oeuvreprijs, de tentoonstelling, de kunstopdracht voor de openbare ruimte, de artistieke vormgeving van de Wilhelminaring en de bijbehorende culturele programmering.</text:p>
            <text:p text:style-name="common-al">Stichting Wilhelminaring is onder andere opgericht met het doel de Wilhelminaring te organiseren en uit te reiken. Dit is een kunstprijs met landelijke uitstraling die is ontstaan vanuit een Apeldoorns initiatief. De Wilhelminaring is de enige prijs voor Nederlandse kunstenaars ouder dan 50 jaar. De prijs wordt iedere twee jaar uitgereikt aan een ruimtelijk werkend beeldend kunstenaar met een bijzonder oeuvre van een hoge en constante kwaliteit. </text:p>
            <text:p text:style-name="common-al">Stichting Wilhelminaring organiseert de selectie- en juryprocedure en is verantwoordelijk voor de uitvoering van het volledige programma rondom de Wilhelminaring. De stichting beschikt over een netwerk van culturele instellingen, makers en professionals dat wordt ingezet ten behoeve van de organisatie van de prijs. Iedere editie wordt een onafhankelijke jury van professionals uit het veld samengesteld die de beoogde winnaar voorstelt aan het bestuur van de stichting Wilhelminaring. De stichting heeft een breed netwerk bestaande uit professionele culturele instellingen en makers. </text:p>
            <text:p text:style-name="common-al">De uitreiking van de Wilhelminaring verbindt meerdere culturele disciplines met elkaar: - elke winnaar maakt een kunstwerk voor het Sprengenpark in Apeldoorn; - elke winnaar verzorgt een museumtentoonstelling in CODA Museum; </text:p>
            <text:list text:style-name="id1-3-2-1-1-9">
              <text:list-item text:style-override="id1-3-2-1-1-9-1">
                <text:number>-</text:number>
                <text:p text:style-name="al"> een hedendaags sieraadontwerper ontwerpt per winnaar een nieuwe ‘Wilhelminaring’</text:p>
              </text:list-item>
              <text:list-item text:style-override="id1-3-2-1-1-9-2">
                <text:number>-</text:number>
                <text:p text:style-name="al"> een hedendaags dichter schrijft speciaal voor de winnaar een gedicht en draagt dit tijdens de onthulling van het beeld in het Sprengenpark voor.</text:p>
              </text:list-item>
            </text:list>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11">
              <text:list-item text:style-override="id1-3-2-1-1-11-1">
                <text:number>-</text:number>
                <text:p text:style-name="al">onderwerp: Reactie op voornemen begrotingssubsidie aan Stichting Wilhelminaring; </text:p>
              </text:list-item>
              <text:list-item text:style-override="id1-3-2-1-1-11-2">
                <text:number>-</text:number>
                <text:p text:style-name="al">zaaknummer: 6204478;</text:p>
              </text:list-item>
              <text:list-item text:style-override="id1-3-2-1-1-11-3">
                <text:number>-</text:number>
                <text:p text:style-name="al">uw mailadres en telefoonnummer;</text:p>
              </text:list-item>
              <text:list-item text:style-override="id1-3-2-1-1-11-4">
                <text:number>-</text:number>
                <text:p text:style-name="al">een bijlage met onderbouwing waarom u van mening bent dat u in aanmerking komt voor deze subsidie en/of dat de criteria uit het voornemen niet objectief, toetsbaar of redelijk zijn;</text:p>
              </text:list-item>
              <text:list-item text:style-override="id1-3-2-1-1-11-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516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6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6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Wilhelminaring</meta:user-defined>
    <meta:user-defined meta:name="DCTERMS.W3CDTF/DCTERMS.available">2026-08-17</meta:user-defined>
    <meta:user-defined meta:name="DCTERMS.W3CDTF/OVERHEIDop.jaargang">2026</meta:user-defined>
    <meta:user-defined meta:name="OVERHEIDop.publicationIssue">385163</meta:user-defined>
    <meta:user-defined meta:name="OVERHEIDop.GmbID/DC.identifier">gmb-2026-385163</meta:user-defined>
    <meta:user-defined meta:name="OVERHEIDop.versieInformatie"/>
  </office:meta>
</office:document-meta>
</file>