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e Wilg 1 te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11-08-2026 een aanvraag omgevingsvergunning ontvangen.</text:p>
            <text:p text:style-name="common-al">Het betreft een aanvraag op locatie De Wilg 1 te Budel met omschrijving 'plaatsing woonwagen'.</text:p>
            <text:p text:style-name="common-al">De zaak is geregistreerd onder nummer 511709 en is aangevraagd voor het volgende onderdeel: Omgevingsplanactivite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851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1709</meta:user-defined>
    <meta:user-defined meta:name="DCTERMS.abstract">De Wilg 1 Budel, plaatsing woonwagen</meta:user-defined>
    <dc:language>nl</dc:language>
    <meta:user-defined meta:name="OVERHEIDop.locatietype/OVERHEIDop.gebiedsmarkering">Vlak</meta:user-defined>
    <meta:user-defined meta:name="DC.title">Ingediende aanvraag omgevingsvergunning De Wilg 1 te Bud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61</meta:user-defined>
    <meta:user-defined meta:name="OVERHEIDop.GmbID/DC.identifier">gmb-2026-385161</meta:user-defined>
    <meta:user-defined meta:name="OVERHEIDop.versieInformatie"/>
  </office:meta>
</office:document-meta>
</file>