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wijderen voertuig (158804-2026)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burgemeester en wethouders van Deventer geven kennis van een besluit tot het toepassen van bestuursdwang door het afslepen van het voertuig met kenteken 04-LV-RV op 31 juli 2026. Dit voertuig staat op naam van de heer B. Garlo geboren op 5 juni 1979. </text:p>
            <text:p text:style-name="al"/>
            <text:p text:style-name="al">Het besluit tot het toepassen van bestuursdwang met zaaknummer 158804-2026 ligt voor de belanghebbende ter inzage op het gemeentehuis in Deventer, Grote Kerkhof 1. Het besluit kan ook op verzoek van de belanghebbende worden verstrekt via e-mail of post. Een schriftelijk verzoek voor het ontvangen van het besluit kunt u richten aan het college van burgemeester en wethouders van Deventer, t.a.v. Team Handhaving Openbare Ruimte, Postbus 5000, 7400 GC Deventer o.v.v. bovengenoemd zaaknummer. De belanghebbende kan ook een afschrift opvragen via e-mail <text:a xlink:href="mailto:gemeente@deventer.nl" xlink:type="simple">gemeente@deventer.nl</text:a> o.v.v. het zaaknummer of telefonisch opvragen via telefoonnummer 14 0570.</text:p>
            <text:p text:style-name="al"/>
            <text:p text:style-name="al">Niet eens met besluit    </text:p>
            <text:p text:style-name="al">Tegen dit besluit kan de betrokken persoon, op grond van de Algemene wet bestuursrecht, gedurende zes weken na publicatiedatum van deze kennisgeving, een gemotiveerd bezwaarschrift indienen bij het college van burgemeester en wethouders van Deventer, Postbus 5000, 7400 GC Deventer (onder vermelding van het kenmerk van de brief).</text:p>
            <text:p text:style-name="al"/>
            <text:p text:style-name="al">Binnen één week na deze publicatie kan de belanghebbende een verzoek tot teruggave van het voertuig indienen. Wanneer geen reactie wordt ontvangen, zal het voertuig worden vernietigd.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515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5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5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venter</meta:user-defined>
    <meta:user-defined meta:name="OVERHEID.Informatietype/DC.type">officiële publicatie</meta:user-defined>
    <meta:user-defined meta:name="OVERHEIDop.Rubriek/DC.type">overige overheidsinformatie</meta:user-defined>
    <meta:user-defined meta:name="OVERHEID.Gemeente/OVERHEID.authority">Deventer</meta:user-defined>
    <meta:user-defined meta:name="OVERHEID.Gemeente/DCTERMS.publisher">Deventer</meta:user-defined>
    <meta:user-defined meta:name="OVERHEID.TaxonomieBeleidsagendaDecentraal/OVERHEID.category">Openbare orde en veiligheid | Organisatie en beleid</meta:user-defined>
    <meta:user-defined meta:name="OVERHEIDop.referentienummer">158804-2026</meta:user-defined>
    <dc:language>nl</dc:language>
    <meta:user-defined meta:name="OVERHEIDop.locatietype/OVERHEIDop.gebiedsmarkering">Weg</meta:user-defined>
    <meta:user-defined meta:name="DC.title">Kennisgeving verwijderen voertuig (158804-2026)</meta:user-defined>
    <meta:user-defined meta:name="DCTERMS.W3CDTF/DCTERMS.available">2026-08-13</meta:user-defined>
    <meta:user-defined meta:name="DCTERMS.W3CDTF/OVERHEIDop.jaargang">2026</meta:user-defined>
    <meta:user-defined meta:name="OVERHEIDop.publicationIssue">385159</meta:user-defined>
    <meta:user-defined meta:name="OVERHEIDop.GmbID/DC.identifier">gmb-2026-385159</meta:user-defined>
    <meta:user-defined meta:name="OVERHEIDop.versieInformatie"/>
  </office:meta>
</office:document-meta>
</file>