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 golfplaten van een bijgebouw, Zwethkade Zuid 30, 2635CV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sloopmelding ontvangen waarvoor geen vergunningsplicht geldt voor de locatie Zwethkade Zuid 30, 2635CV Den Hoorn. De melding is geregistreerd onder zaaknummer Z2026-00000631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51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31</meta:user-defined>
    <meta:user-defined meta:name="DCTERMS.abstract">Betreft: Melding op locatie Zwethkade Zuid 30, 2635CV Den Hoorn</meta:user-defined>
    <dc:language>nl</dc:language>
    <meta:user-defined meta:name="OVERHEIDop.locatietype/OVERHEIDop.gebiedsmarkering">Vlak</meta:user-defined>
    <meta:user-defined meta:name="DC.title">Sloopmelding voor het verwijderen van asbest golfplaten van een bijgebouw, Zwethkade Zuid 30, 2635CV Den Hoor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56</meta:user-defined>
    <meta:user-defined meta:name="OVERHEIDop.GmbID/DC.identifier">gmb-2026-385156</meta:user-defined>
    <meta:user-defined meta:name="OVERHEIDop.versieInformatie"/>
  </office:meta>
</office:document-meta>
</file>