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geluidshinder voor The Night Before op 21 augustus 2026 tussen 19:00 uur en 23:00 uur aan Markt ter hoogte van nummer 31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geluidshinder verleend voor The Night Before op 21 augustus 2026 tussen 19:00 uur en 23:00 uur Markt ter hoogte van 31.</text:p>
            <text:p text:style-name="common-al">Verzenddatum: 3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5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Ontheffing voor geluidshinder voor The Night Before op 21 augustus 2026 tussen 19:00 uur en 23:00 uur aan Markt ter hoogte van nummer 31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54</meta:user-defined>
    <meta:user-defined meta:name="OVERHEIDop.GmbID/DC.identifier">gmb-2026-385154</meta:user-defined>
    <meta:user-defined meta:name="OVERHEIDop.versieInformatie"/>
  </office:meta>
</office:document-meta>
</file>