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olstraat 125-H 1074V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Tolstraat 125-H - Plaatsen airco</text:p>
            <text:p text:style-name="common-al">Zaakadres: Tolstraat 125-H 1074VJ Amsterdam</text:p>
            <text:p text:style-name="common-al">Datum ontvangst: 23-07-2026</text:p>
            <text:p text:style-name="common-al">Zaaknummer: Z2026-032677</text:p>
            <text:p text:style-name="common-al">DSO-nummer: 202607230044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15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5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5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2677</meta:user-defined>
    <meta:user-defined meta:name="DCTERMS.abstract">Tolstraat 125-H - Plaatsen airc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Tolstraat 125-H 1074VJ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150</meta:user-defined>
    <meta:user-defined meta:name="OVERHEIDop.GmbID/DC.identifier">gmb-2026-385150</meta:user-defined>
    <meta:user-defined meta:name="OVERHEIDop.versieInformatie"/>
  </office:meta>
</office:document-meta>
</file>