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gtevechtlaan 2 1384G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dakkapel achterzijde</text:p>
            <text:p text:style-name="common-al">Zaakadres: Nigtevechtlaan 2 1384GN Weesp</text:p>
            <text:p text:style-name="common-al">Datum ontvangst: 05-08-2026</text:p>
            <text:p text:style-name="common-al">Zaaknummer: Z2026-034836</text:p>
            <text:p text:style-name="common-al">DSO-nummer: 202608050002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836</meta:user-defined>
    <meta:user-defined meta:name="DCTERMS.abstract">Plaatsen dakkapel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gtevechtlaan 2 1384GN Wees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48</meta:user-defined>
    <meta:user-defined meta:name="OVERHEIDop.GmbID/DC.identifier">gmb-2026-385148</meta:user-defined>
    <meta:user-defined meta:name="OVERHEIDop.versieInformatie"/>
  </office:meta>
</office:document-meta>
</file>