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het schenken van zwakalcoholhoudende dranken op 22 augustus 2026 tijdens Culemborg Blues aan Varkensmarkt ter hoogte van 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verleend voor het schenken van zwakalcoholhoudende dranken op 22 augustus 2026 op de Varkensmarkt ter hoogte van 7 tijdens Culemborg Blues.</text:p>
            <text:p text:style-name="common-al">Verzenddatum: 30 juli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147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147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beschikking</meta:user-defined>
    <dc:language>nl</dc:language>
    <meta:user-defined meta:name="OVERHEIDop.locatietype/OVERHEIDop.gebiedsmarkering">Adres</meta:user-defined>
    <meta:user-defined meta:name="DC.title">Ontheffing voor het schenken van zwakalcoholhoudende dranken op 22 augustus 2026 tijdens Culemborg Blues aan Varkensmarkt ter hoogte van 7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147</meta:user-defined>
    <meta:user-defined meta:name="OVERHEIDop.GmbID/DC.identifier">gmb-2026-385147</meta:user-defined>
    <meta:user-defined meta:name="OVERHEIDop.versieInformatie"/>
  </office:meta>
</office:document-meta>
</file>