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festiviteit Kerklaan 24, 2396VJ Koudekerk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heeft namens de gemeente Alphen aan den Rijn op 6 augustus 2026 een melding ontvangen voor het houden van een festiviteit op de locatie Kerklaan 24, 2396VJ Koudekerk aan den Rijn.</text:p>
            <text:p text:style-name="common-al">Deze melding gaat over de Algemene Plaatselijke Verordening van de gemeente Alphen aan den Rijn.</text:p>
            <text:p text:style-name="common-al">De festiviteit wordt gehouden op zaterdag 5 september van 17:00 tot 23:00. </text:p>
            <text:p text:style-name="common-al">Het gaat hierbij om een afsluiting van het seizoen met een BBQ.</text:p>
            <text:p text:style-name="common-al">De melding heeft kenmerk 2026-00019588.</text:p>
            <text:p text:style-name="common-al">Tegen deze melding kunt u geen bezwaar of beroep instellen. De documenten liggen niet ter inzage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514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2026-00019588</meta:user-defined>
    <meta:user-defined meta:name="DCTERMS.abstract">Melding festiviteit</meta:user-defined>
    <dc:language>nl</dc:language>
    <meta:user-defined meta:name="OVERHEIDop.locatietype/OVERHEIDop.gebiedsmarkering">Punt</meta:user-defined>
    <meta:user-defined meta:name="DC.title">Melding festiviteit Kerklaan 24, 2396VJ Koudekerk aan den Rij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45</meta:user-defined>
    <meta:user-defined meta:name="OVERHEIDop.GmbID/DC.identifier">gmb-2026-385145</meta:user-defined>
    <meta:user-defined meta:name="OVERHEIDop.versieInformatie"/>
  </office:meta>
</office:document-meta>
</file>