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ixhavenweg 14A 1021H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G26117 vervangen remmingwerk Willem I sluis, Amsterdam</text:p>
            <text:p text:style-name="common-al">Zaakadres: Sixhavenweg 14A 1021HG Amsterdam</text:p>
            <text:p text:style-name="common-al">Datum ontvangst: 30-06-2026</text:p>
            <text:p text:style-name="common-al">Zaaknummer: Z2026-028840</text:p>
            <text:p text:style-name="common-al">DSO-nummer: 202606300240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14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840</meta:user-defined>
    <meta:user-defined meta:name="DCTERMS.abstract">BG26117 vervangen remmingwerk Willem I sluis,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ixhavenweg 14A 1021HG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42</meta:user-defined>
    <meta:user-defined meta:name="OVERHEIDop.GmbID/DC.identifier">gmb-2026-385142</meta:user-defined>
    <meta:user-defined meta:name="OVERHEIDop.versieInformatie"/>
  </office:meta>
</office:document-meta>
</file>